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094c6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0094c6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255417"/>
    </style:style>
    <style:style style:name="T7" style:family="text">
      <style:text-properties officeooo:rsid="000a6ec5"/>
    </style:style>
    <style:style style:name="T8" style:family="text">
      <style:text-properties officeooo:rsid="00137c7d"/>
    </style:style>
    <style:style style:name="T9" style:family="text">
      <style:text-properties officeooo:rsid="0003841e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style:font-size-asian="14pt" style:font-size-complex="14pt"/>
    </style:style>
    <style:style style:name="T14" style:family="text">
      <style:text-properties style:font-name="Times New Roman" fo:font-size="14pt" officeooo:rsid="001fc765" style:font-size-asian="14pt" style:font-size-complex="14pt"/>
    </style:style>
    <style:style style:name="T15" style:family="text">
      <style:text-properties style:font-name="Times New Roman" fo:font-size="14pt" officeooo:rsid="001f0269" style:font-size-asian="14pt" style:font-size-complex="14pt"/>
    </style:style>
    <style:style style:name="T16" style:family="text">
      <style:text-properties style:font-name="Times New Roman" fo:font-size="14pt" officeooo:rsid="0020d113" style:font-size-asian="14pt" style:font-size-complex="14pt"/>
    </style:style>
    <style:style style:name="T17" style:family="text">
      <style:text-properties style:font-name="Times New Roman" fo:font-size="14pt" officeooo:rsid="001300cf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16551" style:font-size-asian="14pt" style:font-size-complex="14pt"/>
    </style:style>
    <style:style style:name="T20" style:family="text">
      <style:text-properties style:font-name="Times New Roman" fo:font-size="14pt" officeooo:rsid="001da688" style:font-size-asian="14pt" style:font-size-complex="14pt"/>
    </style:style>
    <style:style style:name="T21" style:family="text">
      <style:text-properties style:font-name="Times New Roman" fo:font-size="14pt" officeooo:rsid="0008c942" style:font-size-asian="14pt" style:font-size-complex="14pt"/>
    </style:style>
    <style:style style:name="T22" style:family="text">
      <style:text-properties style:font-name="Times New Roman" fo:font-size="14pt" officeooo:rsid="0004290a" style:font-size-asian="14pt" style:font-size-complex="14pt"/>
    </style:style>
    <style:style style:name="T23" style:family="text">
      <style:text-properties style:font-name="Times New Roman" fo:font-size="14pt" officeooo:rsid="00255417" style:font-size-asian="14pt" style:font-size-complex="14pt"/>
    </style:style>
    <style:style style:name="T24" style:family="text">
      <style:text-properties style:font-name="Times New Roman" fo:font-size="14pt" officeooo:rsid="002292d7" style:font-size-asian="14pt" style:font-size-complex="14pt"/>
    </style:style>
    <style:style style:name="T25" style:family="text">
      <style:text-properties style:font-name="Times New Roman" fo:font-size="14pt" officeooo:rsid="00247a64" style:font-size-asian="14pt" style:font-size-complex="14pt"/>
    </style:style>
    <style:style style:name="T26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7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8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9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30" style:family="text">
      <style:text-properties fo:color="#000000" loext:opacity="100%" style:font-name="Times New Roman" fo:font-size="14pt" style:text-underline-style="none" fo:font-weight="normal" officeooo:rsid="00247a64" style:font-size-asian="14pt" style:language-asian="ru" style:country-asian="RU" style:font-weight-asian="normal" style:font-size-complex="14pt" style:font-weight-complex="normal"/>
    </style:style>
    <style:style style:name="T31" style:family="text">
      <style:text-properties fo:color="#000000" loext:opacity="100%" style:font-name="Times New Roman" fo:font-size="14pt" style:text-underline-style="none" fo:font-weight="normal" officeooo:rsid="00255417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6">го</text:span><text:span text:style-name="T7"> </text:span><text:span text:style-name="T6">экспертно-аналитического мероприятия</text:span></text:p>
      <text:p text:style-name="P1"><text:span text:style-name="T8">Основание: Распоряжение </text:span><text:span text:style-name="T9">контрольно-счетной палаты муниципального образования <text:s/>Курганинский район 30</text:span><text:span text:style-name="T10">.0</text:span><text:span text:style-name="T9">9</text:span><text:span text:style-name="T10">.</text:span><text:span text:style-name="T11">202</text:span><text:span text:style-name="T10">4</text:span><text:span text:style-name="T12"> </text:span><text:span text:style-name="T8">года № </text:span><text:span text:style-name="T9">48</text:span><text:span text:style-name="T10">-</text:span><text:span text:style-name="T8">РО.</text:span></text:p>
      <text:p text:style-name="P2"><text:span text:style-name="T14"><text:tab/>В соответствии </text:span><text:span text:style-name="T27">с </text:span><text:span text:style-name="T28">письмом Прокуратуры Курганиского района от </text:span><text:span text:style-name="T29">23 сент</text:span><text:span text:style-name="T30">яб</text:span><text:span text:style-name="T31">ря</text:span><text:span text:style-name="T29"> </text:span><text:span text:style-name="T28">202</text:span><text:span text:style-name="T29">4</text:span><text:span text:style-name="T28"> г</text:span><text:span text:style-name="T29">ода</text:span><text:span text:style-name="T28"> № 07-</text:span><text:span text:style-name="T30">08</text:span><text:span text:style-name="T28">-2024/5213-24-20030031</text:span><text:span text:style-name="T15">,</text:span><text:span text:style-name="T16"> </text:span><text:span text:style-name="Основной_20_шрифт_20_абзаца"><text:span text:style-name="T26">на</text:span></text:span><text:span text:style-name="T17"> </text:span><text:span text:style-name="T16">основании </text:span><text:span text:style-name="T18">пункт</text:span><text:span text:style-name="T16">а</text:span><text:span text:style-name="T18"> 1, статьи 19, 6-ФЗ и соглашения от 30.03.2015 «О взаимодействи</text:span><text:span text:style-name="T19">е</text:span><text:span text:style-name="T18"> с прокуратурой Курганинского района»</text:span><text:span text:style-name="T13"> </text:span><text:span text:style-name="T16">п</text:span><text:span text:style-name="T20">роведен</text:span><text:span text:style-name="T21">о</text:span><text:span text:style-name="T20"> </text:span><text:span text:style-name="T22"><text:s/></text:span><text:span text:style-name="T23">экспертно-аналитическое мероприятие в части </text:span><text:span text:style-name="T24">соблюдения </text:span><text:span text:style-name="T25">органами местного самоуправления МО Курганинский район бюджетного </text:span><text:span text:style-name="T24">законодательства </text:span><text:span text:style-name="T23">в сфере безопасности дорожного движения в том числе при заключении муниципальных контрактов, концессионных соглашений на строительство, реконструкцию, ремонт и обслуживание автомобильных дорог (в том числе при расходовании средств дорожных фондов), а также а</text:span><text:span text:style-name="T25">нализ исполнения муниципальных программ в сфере безопасности дорожного движения, эффективность использования </text:span><text:span text:style-name="T23">бюджетных </text:span><text:span text:style-name="T25">средств, выделенных для их ре</text:span><text:span text:style-name="T23">ализации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5:07:08.537000000</meta:creation-date>
    <dc:date>2025-01-17T15:07:51.976000000</dc:date>
    <meta:editing-duration>PT43S</meta:editing-duration>
    <meta:editing-cycles>1</meta:editing-cycles>
    <meta:document-statistic meta:table-count="0" meta:image-count="0" meta:object-count="0" meta:page-count="1" meta:paragraph-count="4" meta:word-count="134" meta:character-count="1204" meta:non-whitespace-character-count="1071"/>
    <meta:generator>LibreOffice/7.3.4.2$Windows_X86_64 LibreOffice_project/728fec16bd5f605073805c3c9e7c4212a0120dc5</meta:generator>
  </office:meta>
</office:document-meta>
</file>